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200000000AE000000D57EA9860B.gif"/>
  <manifest:file-entry manifest:media-type="" manifest:full-path="Pictures/"/>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StarSymbol" svg:font-family="StarSymbol" style:font-pitch="variable" style:font-charset="x-symbol"/>
    <style:font-face style:name="StarSymbol1" svg:font-family="Star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justify" style:justify-single-word="false"/>
    </style:style>
    <style:style style:name="P3" style:family="paragraph" style:parent-style-name="Standard" style:list-style-name="L1">
      <style:paragraph-properties fo:text-align="justify" style:justify-single-word="fals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min-label-width="0.635cm"/>
        <style:text-properties style:font-name="StarSymbol"/>
      </text:list-level-style-bullet>
      <text:list-level-style-bullet text:level="2" text:style-name="Bullet_20_Symbols" style:num-suffix="." text:bullet-char="•">
        <style:list-level-properties text:space-before="0.635cm" text:min-label-width="0.635cm"/>
        <style:text-properties style:font-name="StarSymbol"/>
      </text:list-level-style-bullet>
      <text:list-level-style-bullet text:level="3" text:style-name="Bullet_20_Symbols" style:num-suffix="." text:bullet-char="•">
        <style:list-level-properties text:space-before="1.27cm" text:min-label-width="0.635cm"/>
        <style:text-properties style:font-name="StarSymbol"/>
      </text:list-level-style-bullet>
      <text:list-level-style-bullet text:level="4" text:style-name="Bullet_20_Symbols" style:num-suffix="." text:bullet-char="•">
        <style:list-level-properties text:space-before="1.905cm" text:min-label-width="0.635cm"/>
        <style:text-properties style:font-name="StarSymbol"/>
      </text:list-level-style-bullet>
      <text:list-level-style-bullet text:level="5" text:style-name="Bullet_20_Symbols" style:num-suffix="." text:bullet-char="•">
        <style:list-level-properties text:space-before="2.54cm" text:min-label-width="0.635cm"/>
        <style:text-properties style:font-name="StarSymbol"/>
      </text:list-level-style-bullet>
      <text:list-level-style-bullet text:level="6" text:style-name="Bullet_20_Symbols" style:num-suffix="." text:bullet-char="•">
        <style:list-level-properties text:space-before="3.175cm" text:min-label-width="0.635cm"/>
        <style:text-properties style:font-name="StarSymbol"/>
      </text:list-level-style-bullet>
      <text:list-level-style-bullet text:level="7" text:style-name="Bullet_20_Symbols" style:num-suffix="." text:bullet-char="•">
        <style:list-level-properties text:space-before="3.81cm" text:min-label-width="0.635cm"/>
        <style:text-properties style:font-name="StarSymbol"/>
      </text:list-level-style-bullet>
      <text:list-level-style-bullet text:level="8" text:style-name="Bullet_20_Symbols" style:num-suffix="." text:bullet-char="•">
        <style:list-level-properties text:space-before="4.445cm" text:min-label-width="0.635cm"/>
        <style:text-properties style:font-name="StarSymbol"/>
      </text:list-level-style-bullet>
      <text:list-level-style-bullet text:level="9" text:style-name="Bullet_20_Symbols" style:num-suffix="." text:bullet-char="•">
        <style:list-level-properties text:space-before="5.08cm" text:min-label-width="0.635cm"/>
        <style:text-properties style:font-name="StarSymbol"/>
      </text:list-level-style-bullet>
      <text:list-level-style-bullet text:level="10" text:style-name="Bullet_20_Symbols" style:num-suffix="." text:bullet-char="•">
        <style:list-level-properties text:space-before="5.715cm" text:min-label-width="0.635cm"/>
        <style:text-properties style:font-name="StarSymbol"/>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draw:frame draw:style-name="fr1" draw:name="Image1" text:anchor-type="paragraph" svg:x="0.12cm" svg:y="0.035cm" svg:width="2.833cm" svg:height="3.868cm" draw:z-index="0"><draw:image xlink:href="Pictures/10000200000000AE000000D57EA9860B.gif" xlink:type="simple" xlink:show="embed" xlink:actuate="onLoad"/></draw:frame></text:p>
      <text:p text:style-name="Standard"/>
      <text:p text:style-name="Standard"/>
      <text:p text:style-name="P1">COMPTE RENDU CAP mutations C et B gestion publique du 16/11/2012 </text:p>
      <text:p text:style-name="Standard"/>
      <text:p text:style-name="Standard"/>
      <text:p text:style-name="Standard"/>
      <text:p text:style-name="P2">Le contexte : 5 départs en retraites (2 B 3 C), 5 stagiaires qui arrivent en mai 2013, 4 pactes (2 à Beauvais, 2 à Creil Municipale) + 1 agent technique,</text:p>
      <text:p text:style-name="P2"/>
      <text:p text:style-name="P2">Après discussions, 2 changements proposés par les OS ont été actés :</text:p>
      <text:p text:style-name="P2">-Une agente mutée à St Just en Chaussée (son premier choix) au lieu de Clermont municipale </text:p>
      <text:p text:style-name="P2">Le poste C de Clermont municipale reste vacant pour l'instant et sera pourvu au prochain mouvement;</text:p>
      <text:p text:style-name="P2"><text:s/>-Une agente à la demande de la CGT <text:s/>qui part de Noyon pour Lassigny par anticipation de sur-effectif qui découlera de la fusion des hôpitaux de Noyon et Compiègne..</text:p>
      <text:p text:style-name="P2"/>
      <text:p text:style-name="P2"/>
      <text:p text:style-name="P2"/>
      <text:p text:style-name="P2">11 collègues B et 5 C n'ont pas eu satisfaction, plusieurs sites restent déficitaires et la situation de Creil municipale est toujours catastrophique.</text:p>
      <text:p text:style-name="P2"/>
      <text:p text:style-name="P2"/>
      <text:p text:style-name="P2">L'arrivée des stagiaires ne sera effective qu'en juin 2013,</text:p>
      <text:p text:style-name="P2"/>
      <text:p text:style-name="P2"/>
      <text:p text:style-name="P2"/>
      <text:p text:style-name="P2">La CGT a posé les questions suivantes diverses :</text:p>
      <text:list xml:id="list30282208" text:style-name="L1">
        <text:list-item>
          <text:p text:style-name="P3">modalités de recrutement et d'affectation des pactes? Ils ont opté pour les résidences de Creil municipale et Beauvais SIP et municipale en connaissance de cause. Ils seront titularisés au bout d'un an.</text:p>
          <text:p text:style-name="P3">Possibilité d'en recruter <text:s/>2 autres, à ce propos la CGT insiste sur la situation difficile du SIP de Creil où les charges d'accueil du public sont insuffisamment pris en compte dans le tagerfip;</text:p>
          <text:p text:style-name="P3">Le recrutement des pactes ne nous satisfait pas, car nous privilégions l'accès à la fonction publique par voie de concours, et ils se trouvent du coup au bout de leur titularisation à passer devant d'autres agents au niveau des mutations, tout en étant payé au rabais (le retour de la catégorie D?)</text:p>
          <text:p text:style-name="P3"/>
        </text:list-item>
        <text:list-item>
          <text:p text:style-name="P3">La CGT a demandé si un début de solution existait pour combler le déficit de Creil municipale,</text:p>
          <text:p text:style-name="P3"><text:s/>ce à quoi le Président M TEULIERES a répondu affirmativement, Bercy ayant promis d'accepter 1 ou 2 <text:s/>demandes de détachement éventuelles d'autres administrations.</text:p>
          <text:p text:style-name="P3">Nous avons souligné que Creil cumulait les désagréments de la région parisienne sans les avantages pécuniaires, d'autant plus que le « Grand Creil » vient de passer en zone urbaine sensible.</text:p>
          <text:p text:style-name="P3"/>
        </text:list-item>
        <text:list-item>
          <text:p text:style-name="P3">Nous avons redemandé où en était la discussion avec la municipalité de Creil quant au <text:soft-page-break/>stationnement, le parking extérieur existant étant déjà insuffisant pour le public. Mrs LALANNE et POUYANNE se rendent sur place jeudi 22/11 et pourront apprécier nos dires de visu,</text:p>
        </text:list-item>
      </text:list>
      <text:p text:style-name="P2"/>
      <text:p text:style-name="P2">La direction nous a informé qu'une vingtaine de demande de départ en retraite suite à la loi sur les carrières longues leurs étaient parvenus mais tardivement, et que le délai de 6 mois est imposée pour des problèmes de gestion et continuité de paye par la DRESG.</text:p>
      <text:p text:style-name="P2"/>
      <text:p text:style-name="P2">Vos élu(e)s en CAP : Elise NIBOUREL, Didier SCHWARTZ, Ghislaine DEBUIRE, Céline GUIGNERAT, Marielle ARTEAUD-MEDINA, Eric BAUDEL, Maryse MOLLET (expert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StarSymbol" svg:font-family="StarSymbol" style:font-pitch="variable" style:font-charset="x-symbol"/>
    <style:font-face style:name="StarSymbol1" svg:font-family="Star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 style:font-size-complex="14pt"/>
    </style:style>
    <style:style style:name="List" style:family="paragraph" style:parent-style-name="Text_20_body" style:class="list">
      <style:text-properties style:font-name-complex="Tahoma1"/>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Bullet_20_Symbols" style:display-name="Bullet Symbols" style:family="text">
      <style:text-properties style:font-name="StarSymbol1" fo:font-size="9pt" style:font-name-asian="StarSymbol1" style:font-size-asian="9pt" style:font-name-complex="StarSymbol1" style:font-size-complex="9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1.108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generator>OpenOffice.org/3.1$Win32 OpenOffice.org_project/310m19$Build-9420</meta:generator>
    <meta:initial-creator>DGI DGI</meta:initial-creator>
    <meta:creation-date>2012-11-16T11:54:45</meta:creation-date>
    <dc:date>2013-12-17T10:13:16.59</dc:date>
    <dc:language>fr-FR</dc:language>
    <meta:editing-cycles>6</meta:editing-cycles>
    <meta:editing-duration>PT02H21M47S</meta:editing-duration>
    <meta:print-date>2012-11-16T14:08:40.75</meta:print-date>
    <meta:document-statistic meta:table-count="0" meta:image-count="1" meta:object-count="0" meta:page-count="2" meta:paragraph-count="18" meta:word-count="461" meta:character-count="2728"/>
    <meta:user-defined meta:name="Info 1"/>
    <meta:user-defined meta:name="Info 2"/>
    <meta:user-defined meta:name="Info 3"/>
    <meta:user-defined meta:name="Info 4"/>
  </office:meta>
</office:document-meta>
</file>